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ECUENCIAS EN ANSI SQL</text:p>
      <text:p text:style-name="Standard">A partir de la versión 12c de Oracle la admite. MySQL no la ha implementado</text:p>
      <text:p text:style-name="Standard"/>
      <text:p text:style-name="Standard">CREATE TABLE productos ( </text:p>
      <text:p text:style-name="Standard">id_prod NUMBER GENERATED BY DEFAULT AS IDENTITY (START WITH 1 INCREMENT BY 1) primary key, </text:p>
      <text:p text:style-name="Standard">descripcion VARCHAR(100) ); </text:p>
      <text:p text:style-name="Standard"/>
      <text:p text:style-name="Standard">INSERT INTO productos ( descripcion)</text:p>
      <text:p text:style-name="Standard">VALUES ( ‘discos');</text:p>
      <text:p text:style-name="Standard"/>
      <text:p text:style-name="Standard"/>
      <text:p text:style-name="P1">SECUENCIAS EN ORACLE</text:p>
      <text:p text:style-name="Standard"/>
      <text:p text:style-name="Standard">Forma tradicional de campos id autogenerados en Oracle</text:p>
      <text:p text:style-name="Standard"/>
      <text:p text:style-name="Standard">CREATE SEQUENCE seq_empleados START WITH 100 INCREMENT BY 5 NOCACHE; </text:p>
      <text:p text:style-name="Standard"/>
      <text:p text:style-name="Standard">CREATE TABLE empleados (</text:p>
      <text:p text:style-name="Standard"><text:s text:c="4"/>id_empleado NUMBER PRIMARY KEY,</text:p>
      <text:p text:style-name="Standard"><text:s text:c="4"/>nombre VARCHAR2(50),</text:p>
      <text:p text:style-name="Standard"><text:s text:c="4"/>puesto VARCHAR2(50)</text:p>
      <text:p text:style-name="Standard">);</text:p>
      <text:p text:style-name="Standard"/>
      <text:p text:style-name="Standard">-- Insertar el primer empleado (ID será 100)</text:p>
      <text:p text:style-name="Standard">INSERT INTO empleados (id_empleado, nombre, puesto)</text:p>
      <text:p text:style-name="Standard">VALUES (seq_empleados.NEXTVAL, 'Ana García', 'Analista');</text:p>
      <text:p text:style-name="Standard"/>
      <text:p text:style-name="Standard">-- Insertar el segundo empleado (ID será 105)</text:p>
      <text:p text:style-name="Standard">INSERT INTO empleados (id_empleado, nombre, puesto)</text:p>
      <text:p text:style-name="Standard">VALUES (seq_empleados.NEXTVAL, 'Luis Pérez', 'Desarrollador');</text:p>
      <text:p text:style-name="Standard"/>
      <text:p text:style-name="Standard">– Para saber el último número de secuencia utilizado (105)</text:p>
      <text:p text:style-name="Standard">SELECT seq_empleados.CURRVAL FROM dual;</text:p>
      <text:p text:style-name="Standard"/>
      <text:p text:style-name="Standard"/>
      <text:p text:style-name="P1">SECUENCIAS EN MYSQL</text:p>
      <text:p text:style-name="Standard"/>
      <text:p text:style-name="Standard">MySQL utiliza campos AUTO_INCREMENT <text:s/></text:p>
      <text:p text:style-name="Standard"/>
      <text:p text:style-name="Standard">CREATE TABLE productos ( </text:p>
      <text:p text:style-name="Standard">id_prod <text:s/>INT AUTO_INCREMENT PRIMARY KEY, </text:p>
      <text:p text:style-name="Standard">descripcion VARCHAR(100) ); </text:p>
      <text:p text:style-name="Standard"/>
      <text:p text:style-name="Standard">INSERT INTO PRODUCTOS (DESCRIPCION) VALUES ('DESTORNILLADOR');</text:p>
      <text:p text:style-name="Standard">INSERT INTO PRODUCTOS (DESCRIPCION) VALUES ('ALICATE');</text:p>
      <text:p text:style-name="Standard"/>
      <text:p text:style-name="Standard">No suelen funcionar con los visualizadores de las herramientas gráficas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1-19T09:22:37.294000000</meta:creation-date>
    <dc:date>2026-01-25T20:58:45.21</dc:date>
    <meta:editing-duration>PT50M28S</meta:editing-duration>
    <meta:editing-cycles>7</meta:editing-cycles>
    <meta:generator>OpenOffice/4.1.3$Win32 OpenOffice.org_project/413m1$Build-9783</meta:generator>
    <meta:document-statistic meta:table-count="0" meta:image-count="0" meta:object-count="0" meta:page-count="1" meta:paragraph-count="31" meta:word-count="176" meta:character-count="1293"/>
  </office:meta>
</office:document-meta>
</file>